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ítulo1" style:master-page-name="MP0" style:family="paragraph">
      <style:paragraph-properties fo:break-before="page"/>
    </style:style>
    <style:style style:name="T2" style:parent-style-name="Fuentedepárrafopredeter." style:family="text">
      <style:text-properties style:text-underline-type="single" style:text-underline-style="solid" style:text-underline-width="auto" style:text-underline-mode="continuous"/>
    </style:style>
    <style:style style:name="P3" style:parent-style-name="Normal" style:family="paragraph">
      <style:paragraph-properties fo:margin-bottom="0in" fo:line-height="100%"/>
      <style:text-properties style:font-name="Times New Roman" style:font-name-asian="Times New Roman" fo:font-size="12pt" style:font-size-asian="12pt" style:font-size-complex="12pt" style:language-asian="es" style:country-asian="ES"/>
    </style:style>
    <style:style style:name="P4" style:parent-style-name="Normal" style:family="paragraph">
      <style:paragraph-properties fo:margin-bottom="0in" fo:line-height="100%" fo:margin-left="0.25in">
        <style:tab-stops/>
      </style:paragraph-properties>
    </style:style>
    <style:style style:name="T5" style:parent-style-name="Fuentedepárrafopredeter." style:family="text">
      <style:text-properties style:font-name-asian="Times New Roman" style:font-name-complex="Calibri" fo:color="#000000" style:text-underline-type="single" style:text-underline-style="solid" style:text-underline-width="auto" style:text-underline-mode="continuous" style:language-asian="es" style:country-asian="ES"/>
    </style:style>
    <style:style style:name="T6" style:parent-style-name="Fuentedepárrafopredeter." style:family="text">
      <style:text-properties style:font-name-asian="Times New Roman" style:font-name-complex="Calibri" style:text-underline-type="single" style:text-underline-style="solid" style:text-underline-width="auto" style:text-underline-mode="continuous" style:language-asian="es" style:country-asian="ES"/>
    </style:style>
    <style:style style:name="P7" style:parent-style-name="Normal" style:family="paragraph">
      <style:paragraph-properties fo:margin-top="0.0694in" fo:margin-bottom="0.0694in" fo:line-height="100%" fo:margin-left="0.75in">
        <style:tab-stops>
          <style:tab-stop style:type="left" style:position="0in"/>
        </style:tab-stops>
      </style:paragraph-properties>
      <style:text-properties style:font-name-asian="Times New Roman" style:font-name-complex="Calibri" style:language-asian="es" style:country-asian="ES"/>
    </style:style>
    <style:style style:name="P8" style:parent-style-name="Normal" style:family="paragraph">
      <style:paragraph-properties fo:margin-top="0.0694in" fo:margin-bottom="0.0694in" fo:line-height="100%" fo:margin-left="0.75in">
        <style:tab-stops>
          <style:tab-stop style:type="left" style:position="0in"/>
        </style:tab-stops>
      </style:paragraph-properties>
      <style:text-properties style:font-name-asian="Times New Roman" style:font-name-complex="Calibri" style:language-asian="es" style:country-asian="ES"/>
    </style:style>
    <style:style style:name="P9" style:parent-style-name="Normal" style:family="paragraph">
      <style:paragraph-properties fo:margin-bottom="0in" fo:line-height="100%" fo:margin-left="0.25in">
        <style:tab-stops/>
      </style:paragraph-properties>
    </style:style>
    <style:style style:name="T10" style:parent-style-name="Fuentedepárrafopredeter." style:family="text">
      <style:text-properties style:font-name-asian="Times New Roman" style:font-name-complex="Calibri" style:text-underline-type="single" style:text-underline-style="solid" style:text-underline-width="auto" style:text-underline-mode="continuous" style:language-asian="es" style:country-asian="ES"/>
    </style:style>
    <style:style style:name="P11" style:parent-style-name="Normal" style:family="paragraph">
      <style:paragraph-properties fo:margin-top="0.0694in" fo:margin-bottom="0.0694in" fo:line-height="100%" fo:margin-left="0.75in">
        <style:tab-stops>
          <style:tab-stop style:type="left" style:position="0in"/>
        </style:tab-stops>
      </style:paragraph-properties>
      <style:text-properties style:font-name-asian="Times New Roman" style:font-name-complex="Calibri" fo:language="en" fo:country="US" style:language-asian="es" style:country-asian="ES"/>
    </style:style>
    <style:style style:name="P12" style:parent-style-name="Normal" style:family="paragraph">
      <style:paragraph-properties fo:margin-bottom="0in" fo:line-height="100%" fo:margin-left="0.25in">
        <style:tab-stops/>
      </style:paragraph-properties>
    </style:style>
    <style:style style:name="T13" style:parent-style-name="Fuentedepárrafopredeter." style:family="text">
      <style:text-properties style:font-name-asian="Times New Roman" style:font-name-complex="Calibri" style:text-underline-type="single" style:text-underline-style="solid" style:text-underline-width="auto" style:text-underline-mode="continuous" style:language-asian="es" style:country-asian="ES"/>
    </style:style>
    <style:style style:name="P14" style:parent-style-name="Normal" style:family="paragraph">
      <style:paragraph-properties fo:margin-top="0.0694in" fo:margin-bottom="0.0694in" fo:line-height="100%" fo:margin-left="0.75in">
        <style:tab-stops>
          <style:tab-stop style:type="left" style:position="0in"/>
        </style:tab-stops>
      </style:paragraph-properties>
      <style:text-properties style:font-name-asian="Times New Roman" style:font-name-complex="Calibri" style:language-asian="es" style:country-asian="ES"/>
    </style:style>
    <style:style style:name="P15" style:parent-style-name="Normal" style:family="paragraph">
      <style:paragraph-properties fo:margin-top="0.0694in" fo:margin-bottom="0.0694in" fo:line-height="100%"/>
      <style:text-properties style:font-name-asian="Times New Roman" style:font-name-complex="Calibri" style:language-asian="es" style:country-asian="ES"/>
    </style:style>
    <style:style style:name="P16" style:parent-style-name="Subtítulo" style:family="paragraph">
      <style:paragraph-properties fo:margin-bottom="0in"/>
      <style:text-properties style:language-asian="es" style:country-asian="ES"/>
    </style:style>
    <style:style style:name="P17" style:parent-style-name="Título1" style:family="paragraph">
      <style:paragraph-properties fo:margin-top="0in"/>
      <style:text-properties style:text-underline-type="single" style:text-underline-style="solid" style:text-underline-width="auto" style:text-underline-mode="continuous" style:language-asian="es" style:country-asian="ES"/>
    </style:style>
    <style:style style:name="T18" style:parent-style-name="Fuentedepárrafopredeter." style:family="text">
      <style:text-properties style:font-name-complex="Calibri" style:language-asian="es" style:country-asian="ES"/>
    </style:style>
    <style:style style:name="T19" style:parent-style-name="Énfasisintenso" style:family="text">
      <style:text-properties style:font-name-complex="Calibri" fo:font-style="normal" style:font-style-asian="normal" style:font-style-complex="normal" style:use-window-font-color="true"/>
    </style:style>
    <style:style style:name="T20" style:parent-style-name="Fuentedepárrafopredeter." style:family="text">
      <style:text-properties style:font-name-complex="Calibri" style:language-asian="es" style:country-asian="ES"/>
    </style:style>
    <style:style style:name="T21" style:parent-style-name="Énfasisintenso" style:family="text">
      <style:text-properties style:font-name-complex="Calibri" style:use-window-font-color="true"/>
    </style:style>
    <style:style style:name="T22" style:parent-style-name="Énfasisintenso" style:family="text">
      <style:text-properties style:font-name-complex="Calibri" fo:font-style="normal" style:font-style-asian="normal" style:font-style-complex="normal" style:use-window-font-color="true"/>
    </style:style>
    <style:style style:name="P23" style:parent-style-name="Normal" style:family="paragraph">
      <style:paragraph-properties fo:margin-bottom="0in" fo:line-height="100%"/>
      <style:text-properties style:language-asian="es" style:country-asian="ES"/>
    </style:style>
    <style:style style:name="P24" style:parent-style-name="Normal" style:family="paragraph">
      <style:paragraph-properties fo:margin-bottom="0in" fo:line-height="100%" fo:margin-left="0.4916in">
        <style:tab-stops/>
      </style:paragraph-properties>
      <style:text-properties fo:font-size="11.5pt" style:font-size-asian="11.5pt" style:font-size-complex="11.5pt"/>
    </style:style>
    <style:style style:name="P25" style:parent-style-name="Normal" style:family="paragraph">
      <style:paragraph-properties fo:margin-bottom="0in" fo:line-height="100%" fo:margin-left="0.4916in">
        <style:tab-stops/>
      </style:paragraph-properties>
      <style:text-properties fo:font-size="11.5pt" style:font-size-asian="11.5pt" style:font-size-complex="11.5pt"/>
    </style:style>
    <style:style style:name="P26" style:parent-style-name="Normal" style:family="paragraph">
      <style:paragraph-properties fo:margin-bottom="0in" fo:line-height="100%" fo:margin-left="0.4916in">
        <style:tab-stops/>
      </style:paragraph-properties>
      <style:text-properties fo:font-size="11.5pt" style:font-size-asian="11.5pt" style:font-size-complex="11.5pt"/>
    </style:style>
    <style:style style:name="P27" style:parent-style-name="Normal" style:family="paragraph">
      <style:paragraph-properties fo:margin-bottom="0in" fo:line-height="100%" fo:margin-left="0.4916in">
        <style:tab-stops/>
      </style:paragraph-properties>
      <style:text-properties fo:font-size="11.5pt" style:font-size-asian="11.5pt" style:font-size-complex="11.5pt"/>
    </style:style>
    <style:style style:name="P28" style:parent-style-name="Normal" style:family="paragraph">
      <style:paragraph-properties fo:margin-bottom="0in" fo:line-height="100%" fo:margin-left="0.4916in">
        <style:tab-stops/>
      </style:paragraph-properties>
      <style:text-properties fo:font-size="11.5pt" style:font-size-asian="11.5pt" style:font-size-complex="11.5pt"/>
    </style:style>
    <style:style style:name="P29" style:parent-style-name="Normal" style:family="paragraph">
      <style:text-properties fo:font-size="11.5pt" style:font-size-asian="11.5pt" style:font-size-complex="11.5pt"/>
    </style:style>
    <style:style style:name="P30" style:parent-style-name="Subtítulo" style:family="paragraph">
      <style:paragraph-properties fo:margin-bottom="0in"/>
      <style:text-properties style:language-asian="es" style:country-asian="ES"/>
    </style:style>
    <style:style style:name="P31" style:parent-style-name="Título1" style:family="paragraph">
      <style:paragraph-properties fo:margin-top="0in"/>
      <style:text-properties style:text-underline-type="single" style:text-underline-style="solid" style:text-underline-width="auto" style:text-underline-mode="continuous"/>
    </style:style>
    <style:style style:name="P32" style:parent-style-name="Normal" style:family="paragraph">
      <style:paragraph-properties fo:margin-bottom="0in" fo:line-height="100%"/>
    </style:style>
    <style:style style:name="T33" style:parent-style-name="Fuentedepárrafopredeter." style:family="text">
      <style:text-properties style:font-name-complex="Calibri" style:language-asian="es" style:country-asian="ES"/>
    </style:style>
    <style:style style:name="P34" style:parent-style-name="Normal" style:family="paragraph">
      <style:paragraph-properties fo:margin-bottom="0in" fo:line-height="100%"/>
      <style:text-properties style:font-name-asian="Times New Roman" style:font-name-complex="Calibri" style:language-asian="es" style:country-asian="ES"/>
    </style:style>
    <style:style style:name="P35" style:parent-style-name="Normal" style:family="paragraph">
      <style:paragraph-properties fo:margin-left="0.4916in">
        <style:tab-stops/>
      </style:paragraph-properties>
      <style:text-properties style:language-asian="es" style:country-asian="ES"/>
    </style:style>
    <style:style style:name="P36" style:parent-style-name="Normal" style:family="paragraph">
      <style:paragraph-properties fo:margin-left="0.4916in">
        <style:tab-stops/>
      </style:paragraph-properties>
      <style:text-properties style:language-asian="es" style:country-asian="ES"/>
    </style:style>
    <style:style style:name="P37" style:parent-style-name="Normal" style:family="paragraph">
      <style:text-properties style:language-asian="es" style:country-asian="ES"/>
    </style:style>
    <style:style style:name="P38" style:parent-style-name="Subtítulo" style:family="paragraph">
      <style:paragraph-properties fo:margin-bottom="0in" fo:line-height="100%"/>
      <style:text-properties fo:language="en" fo:country="US" style:language-asian="es" style:country-asian="ES"/>
    </style:style>
    <style:style style:name="P39" style:parent-style-name="Título1" style:family="paragraph">
      <style:paragraph-properties fo:margin-top="0in" fo:line-height="100%"/>
      <style:text-properties style:text-underline-type="single" style:text-underline-style="solid" style:text-underline-width="auto" style:text-underline-mode="continuous" fo:language="en" fo:country="US" style:language-asian="es" style:country-asian="ES"/>
    </style:style>
    <style:style style:name="P40" style:parent-style-name="Normal" style:family="paragraph">
      <style:paragraph-properties fo:margin-bottom="0in" fo:line-height="100%"/>
    </style:style>
    <style:style style:name="T41" style:parent-style-name="Fuentedepárrafopredeter." style:family="text">
      <style:text-properties style:font-name-complex="Calibri" style:language-asian="es" style:country-asian="ES"/>
    </style:style>
    <style:style style:name="P42" style:parent-style-name="Título2" style:family="paragraph">
      <style:paragraph-properties fo:margin-top="0in" fo:margin-left="0.4916in">
        <style:tab-stops/>
      </style:paragraph-properties>
    </style:style>
    <style:style style:name="P43" style:parent-style-name="Normal" style:family="paragraph">
      <style:paragraph-properties fo:margin-bottom="0in" fo:margin-left="0.4916in">
        <style:tab-stops/>
      </style:paragraph-properties>
    </style:style>
    <style:style style:name="P44" style:parent-style-name="Normal" style:family="paragraph">
      <style:paragraph-properties fo:margin-bottom="0in" fo:margin-left="0.4916in">
        <style:tab-stops/>
      </style:paragraph-properties>
    </style:style>
    <style:style style:name="P45" style:parent-style-name="Normal" style:family="paragraph">
      <style:paragraph-properties fo:margin-bottom="0in" fo:margin-left="0.4916in">
        <style:tab-stops/>
      </style:paragraph-properties>
    </style:style>
    <style:style style:name="P46" style:parent-style-name="Normal" style:family="paragraph">
      <style:paragraph-properties fo:margin-left="0.4916in">
        <style:tab-stops/>
      </style:paragraph-properties>
    </style:style>
    <style:style style:name="P47" style:parent-style-name="Normal" style:family="paragraph">
      <style:paragraph-properties fo:margin-left="0.4916in">
        <style:tab-stops/>
      </style:paragraph-properties>
    </style:style>
    <style:style style:name="P48" style:parent-style-name="Título2" style:family="paragraph">
      <style:paragraph-properties fo:margin-left="0.4916in">
        <style:tab-stops/>
      </style:paragraph-properties>
      <style:text-properties fo:language="en" fo:country="US"/>
    </style:style>
    <style:style style:name="P49" style:parent-style-name="Normal" style:family="paragraph">
      <style:paragraph-properties fo:margin-bottom="0in" fo:margin-left="0.4916in">
        <style:tab-stops/>
      </style:paragraph-properties>
      <style:text-properties fo:language="en" fo:country="US"/>
    </style:style>
    <style:style style:name="P50" style:parent-style-name="Normal" style:family="paragraph">
      <style:paragraph-properties fo:margin-bottom="0in" fo:margin-left="0.4916in">
        <style:tab-stops/>
      </style:paragraph-properties>
      <style:text-properties fo:language="en" fo:country="US"/>
    </style:style>
    <style:style style:name="P51" style:parent-style-name="Normal" style:family="paragraph">
      <style:paragraph-properties fo:margin-bottom="0in" fo:margin-left="0.4916in">
        <style:tab-stops/>
      </style:paragraph-properties>
    </style:style>
    <style:style style:name="P52" style:parent-style-name="Normal" style:family="paragraph">
      <style:paragraph-properties fo:margin-left="0.4916in">
        <style:tab-stops/>
      </style:paragraph-properties>
    </style:style>
    <style:style style:name="P53" style:parent-style-name="Normal" style:family="paragraph">
      <style:paragraph-properties fo:margin-left="0.4916in">
        <style:tab-stops/>
      </style:paragraph-properties>
    </style:style>
    <style:style style:name="P54" style:parent-style-name="Título2" style:family="paragraph">
      <style:paragraph-properties fo:margin-left="0.4916in">
        <style:tab-stops/>
      </style:paragraph-properties>
    </style:style>
    <style:style style:name="P55" style:parent-style-name="Normal" style:family="paragraph">
      <style:paragraph-properties fo:margin-bottom="0in" fo:margin-left="0.4916in">
        <style:tab-stops/>
      </style:paragraph-properties>
    </style:style>
    <style:style style:name="P56" style:parent-style-name="Normal" style:family="paragraph">
      <style:paragraph-properties fo:margin-bottom="0in" fo:margin-left="0.4916in">
        <style:tab-stops/>
      </style:paragraph-properties>
    </style:style>
    <style:style style:name="P57" style:parent-style-name="Normal" style:family="paragraph">
      <style:paragraph-properties fo:margin-bottom="0in" fo:margin-left="0.4916in">
        <style:tab-stops/>
      </style:paragraph-properties>
    </style:style>
    <style:style style:name="P58" style:parent-style-name="Normal" style:family="paragraph">
      <style:paragraph-properties fo:margin-left="0.4916in">
        <style:tab-stops/>
      </style:paragraph-properties>
    </style:style>
    <style:style style:name="P59" style:parent-style-name="Normal" style:family="paragraph">
      <style:paragraph-properties fo:margin-left="0.4916in">
        <style:tab-stops/>
      </style:paragraph-properties>
    </style:style>
    <style:style style:name="P60" style:parent-style-name="Título2" style:family="paragraph">
      <style:paragraph-properties fo:margin-left="0.4916in">
        <style:tab-stops/>
      </style:paragraph-properties>
      <style:text-properties fo:language="en" fo:country="US"/>
    </style:style>
    <style:style style:name="P61" style:parent-style-name="Normal" style:family="paragraph">
      <style:paragraph-properties fo:margin-bottom="0in" fo:margin-left="0.4916in">
        <style:tab-stops/>
      </style:paragraph-properties>
      <style:text-properties fo:language="en" fo:country="US"/>
    </style:style>
    <style:style style:name="P62" style:parent-style-name="Normal" style:family="paragraph">
      <style:paragraph-properties fo:margin-bottom="0in" fo:margin-left="0.4916in">
        <style:tab-stops/>
      </style:paragraph-properties>
    </style:style>
    <style:style style:name="P63" style:parent-style-name="Normal" style:family="paragraph">
      <style:paragraph-properties fo:margin-bottom="0in" fo:margin-left="0.4916in">
        <style:tab-stops/>
      </style:paragraph-properties>
    </style:style>
    <style:style style:name="P64" style:parent-style-name="Normal" style:family="paragraph">
      <style:paragraph-properties fo:margin-left="0.4916in">
        <style:tab-stops/>
      </style:paragraph-properties>
    </style:style>
    <style:style style:name="P65" style:parent-style-name="Normal" style:family="paragraph">
      <style:paragraph-properties fo:margin-left="0.4916in">
        <style:tab-stops/>
      </style:paragraph-properties>
    </style:style>
    <style:style style:name="P66" style:parent-style-name="Título2" style:family="paragraph">
      <style:paragraph-properties fo:margin-left="0.4916in">
        <style:tab-stops/>
      </style:paragraph-properties>
      <style:text-properties fo:language="en" fo:country="US"/>
    </style:style>
    <style:style style:name="P67" style:parent-style-name="Normal" style:family="paragraph">
      <style:paragraph-properties fo:margin-bottom="0in" fo:margin-left="0.4916in">
        <style:tab-stops/>
      </style:paragraph-properties>
    </style:style>
    <style:style style:name="P68" style:parent-style-name="Normal" style:family="paragraph">
      <style:paragraph-properties fo:margin-bottom="0in" fo:margin-left="0.4916in">
        <style:tab-stops/>
      </style:paragraph-properties>
    </style:style>
    <style:style style:name="P69" style:parent-style-name="Normal" style:family="paragraph">
      <style:paragraph-properties fo:margin-bottom="0in" fo:margin-left="0.4916in">
        <style:tab-stops/>
      </style:paragraph-properties>
    </style:style>
    <style:style style:name="P70" style:parent-style-name="Normal" style:family="paragraph">
      <style:paragraph-properties fo:margin-left="0.4916in">
        <style:tab-stops/>
      </style:paragraph-properties>
    </style:style>
    <style:style style:name="P71" style:parent-style-name="Normal" style:family="paragraph">
      <style:paragraph-properties fo:margin-left="0.4916in">
        <style:tab-stops/>
      </style:paragraph-properties>
    </style:style>
    <style:style style:name="P72" style:parent-style-name="Título2" style:family="paragraph">
      <style:paragraph-properties fo:margin-left="0.4916in">
        <style:tab-stops/>
      </style:paragraph-properties>
      <style:text-properties fo:language="en" fo:country="US"/>
    </style:style>
    <style:style style:name="P73" style:parent-style-name="Normal" style:family="paragraph">
      <style:paragraph-properties fo:margin-bottom="0in" fo:margin-left="0.4916in">
        <style:tab-stops/>
      </style:paragraph-properties>
      <style:text-properties fo:language="en" fo:country="US"/>
    </style:style>
    <style:style style:name="P74" style:parent-style-name="Normal" style:family="paragraph">
      <style:paragraph-properties fo:margin-bottom="0in" fo:margin-left="0.4916in">
        <style:tab-stops/>
      </style:paragraph-properties>
    </style:style>
    <style:style style:name="P75" style:parent-style-name="Normal" style:family="paragraph">
      <style:paragraph-properties fo:margin-bottom="0in" fo:margin-left="0.4916in">
        <style:tab-stops/>
      </style:paragraph-properties>
    </style:style>
    <style:style style:name="P76" style:parent-style-name="Normal" style:family="paragraph">
      <style:paragraph-properties fo:margin-left="0.4916in">
        <style:tab-stops/>
      </style:paragraph-properties>
    </style:style>
    <style:style style:name="P77" style:parent-style-name="Normal" style:family="paragraph">
      <style:paragraph-properties fo:margin-left="0.9833in">
        <style:tab-stops/>
      </style:paragraph-properties>
    </style:style>
    <style:style style:name="P78" style:parent-style-name="Título2" style:family="paragraph">
      <style:paragraph-properties fo:margin-left="0.4916in">
        <style:tab-stops/>
      </style:paragraph-properties>
    </style:style>
    <style:style style:name="P79" style:parent-style-name="Normal" style:family="paragraph">
      <style:paragraph-properties fo:margin-bottom="0in" fo:margin-left="0.4916in">
        <style:tab-stops/>
      </style:paragraph-properties>
    </style:style>
    <style:style style:name="P80" style:parent-style-name="Normal" style:family="paragraph">
      <style:paragraph-properties fo:margin-bottom="0in" fo:margin-left="0.4916in">
        <style:tab-stops/>
      </style:paragraph-properties>
    </style:style>
    <style:style style:name="P81" style:parent-style-name="Normal" style:family="paragraph">
      <style:paragraph-properties fo:margin-bottom="0in" fo:margin-left="0.4916in">
        <style:tab-stops/>
      </style:paragraph-properties>
    </style:style>
    <style:style style:name="P82" style:parent-style-name="Normal" style:family="paragraph">
      <style:paragraph-properties fo:margin-left="0.4916in">
        <style:tab-stops/>
      </style:paragraph-properties>
    </style:style>
    <style:style style:name="P83" style:parent-style-name="Normal" style:family="paragraph">
      <style:paragraph-properties fo:margin-left="0.4916in">
        <style:tab-stops/>
      </style:paragraph-properties>
      <style:text-properties style:font-name-asian="Times New Roman" style:font-name-complex="Calibri" style:language-asian="es" style:country-asian="ES"/>
    </style:style>
    <style:style style:name="P84" style:parent-style-name="Subtítulo" style:family="paragraph">
      <style:paragraph-properties fo:margin-bottom="0in"/>
      <style:text-properties style:language-asian="es" style:country-asian="ES"/>
    </style:style>
    <style:style style:name="P85" style:parent-style-name="Título1" style:family="paragraph">
      <style:paragraph-properties fo:margin-top="0in"/>
      <style:text-properties style:text-underline-type="single" style:text-underline-style="solid" style:text-underline-width="auto" style:text-underline-mode="continuous" style:language-asian="es" style:country-asian="ES"/>
    </style:style>
    <style:style style:name="P86" style:parent-style-name="Normal" style:family="paragraph">
      <style:paragraph-properties fo:margin-bottom="0in" fo:line-height="100%"/>
    </style:style>
    <style:style style:name="T87" style:parent-style-name="Fuentedepárrafopredeter." style:family="text">
      <style:text-properties style:font-name-complex="Calibri" style:language-asian="es" style:country-asian="ES"/>
    </style:style>
    <style:style style:name="P88" style:parent-style-name="Normal" style:family="paragraph">
      <style:text-properties style:language-asian="es" style:country-asian="ES"/>
    </style:style>
    <style:style style:name="P89" style:parent-style-name="Normal" style:family="paragraph">
      <style:paragraph-properties fo:margin-left="0.4916in">
        <style:tab-stops/>
      </style:paragraph-properties>
      <style:text-properties style:language-asian="es" style:country-asian="ES"/>
    </style:style>
    <style:style style:name="P90" style:parent-style-name="Normal" style:family="paragraph">
      <style:paragraph-properties fo:margin-left="0.4916in">
        <style:tab-stops/>
      </style:paragraph-properties>
    </style:style>
    <style:style style:name="T91" style:parent-style-name="Fuentedepárrafopredeter." style:family="text">
      <style:text-properties style:language-asian="es" style:country-asian="ES"/>
    </style:style>
    <style:style style:name="T92" style:parent-style-name="Hipervínculo" style:family="text">
      <style:text-properties style:font-name-complex="Calibri" style:use-window-font-color="true" style:text-underline-type="none"/>
    </style:style>
    <style:style style:name="T93" style:parent-style-name="Hipervínculo" style:family="text">
      <style:text-properties style:font-name-complex="Calibri" style:use-window-font-color="true" style:text-underline-type="none"/>
    </style:style>
    <style:style style:name="T94" style:parent-style-name="Hipervínculo" style:family="text">
      <style:text-properties style:font-name-complex="Calibri" style:use-window-font-color="true" style:text-underline-type="none"/>
    </style:style>
    <style:style style:name="T95" style:parent-style-name="Hipervínculo" style:family="text">
      <style:text-properties style:font-name-complex="Calibri" style:use-window-font-color="true" style:text-underline-type="none"/>
    </style:style>
    <style:style style:name="T96" style:parent-style-name="Hipervínculo" style:family="text">
      <style:text-properties style:font-name-complex="Calibri" style:use-window-font-color="true" style:text-underline-type="none"/>
    </style:style>
    <style:style style:name="T97" style:parent-style-name="Hipervínculo" style:family="text">
      <style:text-properties style:font-name-complex="Calibri" style:use-window-font-color="true" style:text-underline-type="none"/>
    </style:style>
    <style:style style:name="T98" style:parent-style-name="Hipervínculo" style:family="text">
      <style:text-properties style:font-name-complex="Calibri" style:use-window-font-color="true" style:text-underline-type="none"/>
    </style:style>
    <style:style style:name="T99" style:parent-style-name="Hipervínculo" style:family="text">
      <style:text-properties style:font-name-complex="Calibri" style:use-window-font-color="true" style:text-underline-type="none"/>
    </style:style>
    <style:style style:name="T100" style:parent-style-name="Hipervínculo" style:family="text">
      <style:text-properties style:font-name-complex="Calibri" style:use-window-font-color="true" style:text-underline-type="none"/>
    </style:style>
    <style:style style:name="T101" style:parent-style-name="Hipervínculo" style:family="text">
      <style:text-properties style:font-name-complex="Calibri" style:use-window-font-color="true" style:text-underline-type="none"/>
    </style:style>
    <style:style style:name="T102" style:parent-style-name="Hipervínculo" style:family="text">
      <style:text-properties style:font-name-complex="Calibri" style:use-window-font-color="true" style:text-underline-type="none"/>
    </style:style>
    <style:style style:name="T103" style:parent-style-name="Hipervínculo" style:family="text">
      <style:text-properties style:font-name-complex="Calibri" style:use-window-font-color="true" style:text-underline-type="none"/>
    </style:style>
    <style:style style:name="T104" style:parent-style-name="Hipervínculo" style:family="text">
      <style:text-properties style:font-name-complex="Calibri" style:use-window-font-color="true" style:text-underline-type="none"/>
    </style:style>
  </office:automatic-styles>
  <office:body>
    <office:text text:use-soft-page-breaks="true">
      <text:h text:style-name="P1" text:outline-level="1"><text:span text:style-name="T2">Programa PMFF en Barbastro</text:span></text:h>
      <text:p text:style-name="P3"/>
      <text:p text:style-name="P4"><text:span text:style-name="T5">Jueves 16 de marzo:</text:span><text:span text:style-name="T6"><text:s/></text:span></text:p>
      <text:list text:style-name="LFO1" text:continue-numbering="true">
        <text:list-item>
          <text:p text:style-name="P7">20:00 Inauguración exposición "Montaña en femenino" y visita guiada con el autor Jon Martínez Ibarra</text:p>
        </text:list-item>
        <text:list-item>
          <text:p text:style-name="P8">20:30 Proyección del documental "Aneto - Maladeta 51 x 3.000" y charla con Jonatan García</text:p>
        </text:list-item>
      </text:list>
      <text:p text:style-name="P9"><text:span text:style-name="T10">Viernes 17 de marzo:</text:span></text:p>
      <text:list text:style-name="LFO2" text:continue-numbering="true">
        <text:list-item>
          <text:p text:style-name="P11">20:00 Proyección Tour Pirineos Mountain Film Festival</text:p>
        </text:list-item>
      </text:list>
      <text:p text:style-name="P12"><text:span text:style-name="T13">Sábado 18 de marzo:</text:span></text:p>
      <text:list text:style-name="LFO3" text:continue-numbering="true">
        <text:list-item>
          <text:p text:style-name="P14">19:30 Proyección de "Un pas més. Alaska" y charla con Silvia Vidal</text:p>
        </text:list-item>
      </text:list>
      <text:p text:style-name="P15"/>
      <text:p text:style-name="P16">Exposición fotográfica</text:p>
      <text:h text:style-name="P17" text:outline-level="1">Montaña en Femenino. Jon Martínez Ibarra</text:h>
      <text:p text:style-name="Normal"><text:span text:style-name="T18">Del 16 al 31 de marzo,<text:s/></text:span><text:span text:style-name="T19">de lunes a sábados</text:span><text:span text:style-name="T20"><text:s/>en horario d</text:span><text:span text:style-name="T21">e</text:span><text:span text:style-name="T22"><text:s/>18:00 a 20:00h. Festivos cerrado. Días 23 y 24 de marzo, cerrado.</text:span></text:p>
      <text:p text:style-name="P23"/>
      <text:p text:style-name="P24">“Montaña en Femenino” habla de igualdad, habla de mujeres y habla de montaña sin mostrar la montaña. Fotografías de mujeres que han hecho de la montaña su forma de vida, mostrando su voluntad, fortaleza y los sueños de quien han llevado sus vidas al límite por una misma pasión, la montaña.<text:s/></text:p>
      <text:p text:style-name="P25">Un proyecto fotográfico donde muestra la fuerza de estas mujeres, de una manera directa y sincera. Imágenes que trasmiten energía, que nos miran a los ojos invitándonos a hacer una reflexión personal.<text:s/></text:p>
      <text:p text:style-name="P26">“Montaña en Femenino” no pretende ser un proyecto de justicia social ni un discurso feminista, es una manera de poder visibilizar la presencia femenina en los deportes de montaña. Se trata de mostrar una realidad en muchos casos desconocida.</text:p>
      <text:p text:style-name="P27"/>
      <text:p text:style-name="P28">Jon Martínez Ibarra ha tenido una relación muy estrecha desde pequeño con la montaña y la pintura. “La montaña me ha aportado el espíritu aventurero, la curiosidad por conocer lugares nuevos, esfuerzo y constancia para conseguir lo que uno se propone. Con la pintura he aprendido a mirar, observar los pequeños detalles, a contar historias sin hablar y a poner un poquito de uno mismo en cada imagen".</text:p>
      <text:p text:style-name="P29"/>
      <text:p text:style-name="P30">Charla - proyección</text:p>
      <text:h text:style-name="P31" text:outline-level="1">“51X3000” de Jonatan García Villa</text:h>
      <text:p text:style-name="P32"><text:span text:style-name="T33">Jueves 16 de marzo. 20.30 horas. Auditorio del Centro de Congresos de Barbastro.</text:span></text:p>
      <text:p text:style-name="P34"/>
      <text:p text:style-name="P35">Este documental narra la hazaña de Jonatan García Villa los días 27 y 28 de agosto del 2021 cuando, tras dos años preparando este proyecto, realizó la ascensión de las 51 montañas de más de 3.000 metros que posee el macizo Aneto-Maladeta, en 34 horas,<text:s/><text:soft-page-break/>recorriendo 67 km y ascendiendo 6.129 metros. De forma totalmente autónoma y con total autosuficiencia, realizó la ruta saliendo desde su propia casa en bicicleta.<text:s/></text:p>
      <text:p text:style-name="P36">Jonatan García Villa, nacido en Barakaldo (Bizkaia) el 19 de enero de 1985, lleva viviendo cuatro años en Benasque, donde reside con su mujer Sara y su hijo Simón. Ha realizado ascensiones a diferentes partes del mundo como pueden ser el Himalaya, Karakorum, los Andes, el Atlas, los Pirineos, Picos de Europa. Cuenta con la ascensión de dos montañas de más de 8000 m como son el Anapurna y el Manaslu. Además ha realizado un gran número de nuevas rutas en las montañas del Valle de Benasque.</text:p>
      <text:p text:style-name="P37"/>
      <text:p text:style-name="P38">Proyección</text:p>
      <text:h text:style-name="P39" text:outline-level="1">Tour Pirineos Mountain Film Festival</text:h>
      <text:p text:style-name="P40"><text:span text:style-name="T41">Viernes 17 de marzo. 20 horas. Auditorio del Centro de Congresos de Barbastro.</text:span></text:p>
      <text:p text:style-name="Normal"/>
      <text:h text:style-name="P42" text:outline-level="2">(Plastik)<text:s/></text:h>
      <text:p text:style-name="P43">(2022, Malasia, 2:30 min)<text:s/></text:p>
      <text:p text:style-name="P44">Director: Philip Rom<text:s/></text:p>
      <text:p text:style-name="P45">Género: Ficción (Problemática real, Fantasía, Derechos humanos, Ambiental, Ecología).<text:s/></text:p>
      <text:p text:style-name="P46">Una niña mira a través de un telescopio que hizo con una botella y vislumbra un futuro contaminado con plástico.<text:s/></text:p>
      <text:p text:style-name="P47"/>
      <text:h text:style-name="P48" text:outline-level="2">24 Hours Odyssee<text:s/></text:h>
      <text:p text:style-name="P49">(2022, Austria/Suiza, 23:51)<text:s/></text:p>
      <text:p text:style-name="P50">Director: Johannes Mair<text:s/></text:p>
      <text:p text:style-name="P51">Género: Documental. (Aventura, Deportes).<text:s/></text:p>
      <text:p text:style-name="P52">La “Odissey” es considerada, junto con la “Paciencia” la vía más difícil de la cara norte del Eiger. Los primeros intentos en esta vía de 33 largos comenzaron en 2009 pero no fue hasta cinco años después que el escalador local Roger Schäli junto a Robert Jasper y Simon Gietl consiguió el primer ascenso en libre tras una odisea de casi dos meses. En 2018 Barbara Zangerl y Jacopo Larcher consiguieron la primera repetición, en tan solo 4 días y en el mismo estilo que sus aperturistas, conocido como estilo “Bigwall”. Tuvieron que acarrear agua, comida, equipo y tienda de campaña a lo largo de la pared. Tras el éxito de esta repetición nació un nuevo objetivo: ¿Y si fuese posible escalar esta vía, con dificultad de hasta 8a+, en un solo día, en estilo alpino, ahorrando todo el peso de material y víveres? Escalar la vía más difícil del Eiger en un día no era una cuestión de volver al alpinismo de records de los ochenta, cuando se trataba de ver cuántas caras nortes podía escalar alguien en un tiempo determinado, era cuestión de cambiar el estilo de escalar. Sin embargo, la idea estaba a punto de convertirse en una carrera para saber quién conseguiría el primer ascenso en un día de la “Odissey” porque un equipo de alpinistas de élite belgas se había propuesto el mismo objetivo.<text:s/></text:p>
      <text:p text:style-name="P53"/>
      <text:h text:style-name="P54" text:outline-level="2">Costa Brava, Roca Nua<text:s/></text:h>
      <text:p text:style-name="P55">(2022, España, 6:06 min)<text:s/></text:p>
      <text:p text:style-name="P56">Director: Aleix Vilardebo Bofill<text:s/></text:p>
      <text:p text:style-name="P57">Género: Documental (Ambiental, Mar, Deportes).<text:s/></text:p>
      <text:soft-page-break/>
      <text:p text:style-name="P58">En la frontera entre tierra y mar, allá donde las paredes desaparecen bajo la inmensidad marina, se extiende un territorio vertical habitado por animales, plantas y líquenes. Solo visible desde el mar, sus paredes multicolores y de formas surrealistas son el lienzo en blanco ideal para unos humanos escaladores amantes de la aventura. Invitados en un reino natural, herederos de tradiciones antiguas, recorren las paredes respetuosos, silenciosos, casi invisibles, sin dejar ningún rastro a su paso. Estilo, ligereza, respeto. Cada vez queda menos roca en su estado natural para escalar, para buscar la aventura, para poderse sentir un animal más. Los acantilados de la Costa Brava son uno de estos pocos lugares...<text:s/></text:p>
      <text:p text:style-name="P59"/>
      <text:h text:style-name="P60" text:outline-level="2">Harda (The Tough)<text:s/></text:h>
      <text:p text:style-name="P61">(2019, Polonia, 14:08 min)<text:s/></text:p>
      <text:p text:style-name="P62">Director: Marcin Polar<text:s/></text:p>
      <text:p text:style-name="P63">Género: Documental (Deportes, Aventura, Espeleología).<text:s/></text:p>
      <text:p text:style-name="P64">The Tough encierra muchos significados: desafiante, violento, resistente, implacable, fuerte, resiliente, frío, duro. El protagonista de la película tenía una razón para elegir este nombre para su descubrimiento: un lugar al que tiene que enfrentarse y donde aprende todas esas características de forma tangible y literalmente dura. Agita su imaginación mientras le empuja brusca y obsesivamente hacia delante. La cámara le sigue, paso a paso, participando en la exploración de los espacios nunca vistos, que se resisten cada vez más ferozmente a la delicada materia humana.<text:s/></text:p>
      <text:p text:style-name="P65"/>
      <text:h text:style-name="P66" text:outline-level="2">Into the ice: An Expedition To The End Of The World<text:s/></text:h>
      <text:p text:style-name="P67">(2022, España/EE.UU., 29:59)<text:s/></text:p>
      <text:p text:style-name="P68">Director: Andrew Opila<text:s/></text:p>
      <text:p text:style-name="P69">Género: Documental (Medioambiente, Ciencia, Deportes).<text:s/></text:p>
      <text:p text:style-name="P70">Into the Ice es un viaje a la Cordillera Darwin, una cadena montañosa remota, salvaje y en su mayoría inexplorada en la punta de América del Sur. Durante marzo y abril de 2022, siete amigos navegaron, escalaron y exploraron este lugar prístino para comprender mejor cómo los glaciares de montaña están respondiendo al cambio climático e intentar el primer ascenso de Roncagli y Cerro Sara.<text:s/></text:p>
      <text:p text:style-name="P71"/>
      <text:h text:style-name="P72" text:outline-level="2">Into The Mountain<text:s/></text:h>
      <text:p text:style-name="P73">(2021, Brasil, 07:08 min)<text:s/></text:p>
      <text:p text:style-name="P74">Director: Lucas Ratton<text:s/></text:p>
      <text:p text:style-name="P75">Género: Documental (Aventura, Deportes).<text:s/></text:p>
      <text:p text:style-name="P76">Nicole Barreto es una saltadora base que vive al pie de la emblemática y mística Pedra da Gávea, en Río de Janeiro (Brasil). Tras cientos de ascensiones para practicar el salto base, Nicole desarrolló una conexión con la montaña y su bosque, considerado por muchos una montaña mística. Con una fotografía impactante y una narración íntima, Nicole comparte sus sentimientos y toda la sabiduría que le enseña la montaña, y reflexiona sobre lo pequeños que somos ante la naturaleza.</text:p>
      <text:p text:style-name="P77"/>
      <text:soft-page-break/>
      <text:h text:style-name="P78" text:outline-level="2">Le Moustache Forever<text:s/></text:h>
      <text:p text:style-name="P79">(2019, España, 6:30 min)<text:s/></text:p>
      <text:p text:style-name="P80">Director. Eric Roigé Pastor<text:s/></text:p>
      <text:p text:style-name="P81">Género: Documental (Experimental, Deportes, Humor).<text:s/></text:p>
      <text:p text:style-name="P82">Se trata de un grupo de amigos que deciden lanzarse a la carretera, en busca de pasar un buen rato. Todo empieza con unos chupitos de más donde todo se va de las manos haciendo las locuras más grandes que se te puedan ocurrir con un coche y sus tablas de snowboard. Película donde han realizado todo lo inimaginable con un coche: quemarlo, ponerle explosivos, saltar por un salto de la nieve, hacer trompos, bañarse en el maletero. Combinado con escenas de snowboard al estilo francés increíble. ¡Bienvenidos a 6 minutos de diversión!</text:p>
      <text:p text:style-name="P83"/>
      <text:p text:style-name="P84">Charla - proyección</text:p>
      <text:h text:style-name="P85" text:outline-level="1">"Un pas més. Alaska" de Silvia Vidal</text:h>
      <text:p text:style-name="P86"><text:span text:style-name="T87">Sábado, 18 de marzo. 19.30 horas. Auditorio del Centro de Congresos de Barbastro.</text:span></text:p>
      <text:p text:style-name="P88"/>
      <text:p text:style-name="P89">36 días cargando 150kg. de material y comida en un valle remoto de Alaska. Abriendo ruta, cruzando ríos... 17 días viviendo en la pared. 53 días sin radio, ni teléfono. Incomunicada. Soledad, naturaleza salvaje, miedos, momentos difíciles y buenos... Vivencias que marcan un antes y un después de esta aventura.</text:p>
      <text:p text:style-name="P90"><text:span text:style-name="T91">Silvia Vidal<text:s/></text:span>(<text:a office:title="Barcelona" xlink:href="https://es.wikipedia.org/wiki/Barcelona" office:target-frame-name="_top" xlink:show="replace"><text:span text:style-name="T92">Barcelona</text:span></text:a>,<text:s/><text:a office:title="17 de diciembre" xlink:href="https://es.wikipedia.org/wiki/17_de_diciembre" office:target-frame-name="_top" xlink:show="replace"><text:span text:style-name="T93">17 de diciembre</text:span></text:a><text:s/>de<text:s/><text:a office:title="1970" xlink:href="https://es.wikipedia.org/wiki/1970" office:target-frame-name="_top" xlink:show="replace"><text:span text:style-name="T94">1970</text:span></text:a>) es una<text:s/><text:a office:title="Escalada" xlink:href="https://es.wikipedia.org/wiki/Escalada" office:target-frame-name="_top" xlink:show="replace"><text:span text:style-name="T95">escaladora</text:span></text:a>,<text:s/><text:a office:title="Exploración geográfica" xlink:href="https://es.wikipedia.org/wiki/Exploración_geográfica" office:target-frame-name="_top" xlink:show="replace"><text:span text:style-name="T96">exploradora</text:span></text:a><text:s/>y<text:s/><text:a office:title="Montañismo" xlink:href="https://es.wikipedia.org/wiki/Montañismo" office:target-frame-name="_top" xlink:show="replace"><text:span text:style-name="T97">alpinista</text:span></text:a><text:s/><text:a office:title="España" xlink:href="https://es.wikipedia.org/wiki/España" office:target-frame-name="_top" xlink:show="replace"><text:span text:style-name="T98">española</text:span></text:a>, profesional de la<text:s/><text:a office:title="Escalada de grandes paredes" xlink:href="https://es.wikipedia.org/wiki/Escalada_de_grandes_paredes" office:target-frame-name="_top" xlink:show="replace"><text:span text:style-name="T99">escalada de grandes paredes</text:span></text:a>. Es conocida por sus logros en solitario en grandes muros de regiones montañosas remotas de<text:s/><text:a office:title="Pakistán" xlink:href="https://es.wikipedia.org/wiki/Pakistán" office:target-frame-name="_top" xlink:show="replace"><text:span text:style-name="T100">Pakistán</text:span></text:a>,<text:s/><text:a office:title="India" xlink:href="https://es.wikipedia.org/wiki/India" office:target-frame-name="_top" xlink:show="replace"><text:span text:style-name="T101">India</text:span></text:a>,<text:s/><text:a office:title="Patagonia" xlink:href="https://es.wikipedia.org/wiki/Patagonia" office:target-frame-name="_top" xlink:show="replace"><text:span text:style-name="T102">Patagonia</text:span></text:a><text:s/>y<text:s/><text:a office:title="Alaska" xlink:href="https://es.wikipedia.org/wiki/Alaska" office:target-frame-name="_top" xlink:show="replace"><text:span text:style-name="T103">Alaska</text:span></text:a><text:s/>de manera autónoma; así como por ser la primera española en ganar el<text:s/><text:a office:title="Piolet de oro" xlink:href="https://es.wikipedia.org/wiki/Piolet_de_oro" office:target-frame-name="_top" xlink:show="replace"><text:span text:style-name="T104">Piolet de Oro</text:span></text:a><text:s/>en 2021.</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4%"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fo:color="#2F5496" fo:font-size="16pt" style:font-size-asian="16pt" style:font-size-complex="16pt" fo:hyphenate="false"/>
    </style:style>
    <style:style style:name="Título2" style:display-name="Título 2" style:family="paragraph" style:parent-style-name="Normal" style:next-style-name="Normal" style:default-outline-level="2">
      <style:paragraph-properties fo:keep-with-next="always" fo:keep-together="always" fo:margin-top="0.0277in" fo:margin-bottom="0in"/>
      <style:text-properties style:font-name="Calibri Light" style:font-name-asian="Times New Roman" fo:color="#2F5496" fo:font-size="13pt" style:font-size-asian="13pt" style:font-size-complex="13pt" fo:hyphenate="false"/>
    </style:style>
    <style:style style:name="Normal" style:display-name="Normal" style:family="paragraph">
      <style:text-properties fo:hyphenate="false"/>
    </style:style>
    <style:style style:name="Fuentedepárrafopredeter." style:display-name="Fuente de párrafo predeter." style:family="text"/>
    <style:style style:name="object" style:display-name="object" style:family="text" style:parent-style-name="Fuentedepárrafopredeter."/>
    <style:style style:name="Hipervínculo" style:display-name="Hipervínculo" style:family="text" style:parent-style-name="Fuentedepárrafopredeter.">
      <style:text-properties fo:color="#0000FF" style:text-underline-type="single" style:text-underline-style="solid" style:text-underline-width="auto" style:text-underline-mode="continuous" style:text-underline-color="font-color"/>
    </style:style>
    <style:style style:name="Título2Car" style:display-name="Título 2 Car" style:family="text" style:parent-style-name="Fuentedepárrafopredeter.">
      <style:text-properties style:font-name="Calibri Light" style:font-name-asian="Times New Roman" style:font-name-complex="Times New Roman" fo:color="#2F5496" fo:font-size="13pt" style:font-size-asian="13pt" style:font-size-complex="13pt"/>
    </style:style>
    <style:style style:name="Título1Car" style:display-name="Título 1 Car" style:family="text" style:parent-style-name="Fuentedepárrafopredeter.">
      <style:text-properties style:font-name="Calibri Light" style:font-name-asian="Times New Roman" style:font-name-complex="Times New Roman" fo:color="#2F5496" fo:font-size="16pt" style:font-size-asian="16pt" style:font-size-complex="16pt"/>
    </style:style>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Subtítulo" style:display-name="Subtítulo" style:family="paragraph" style:parent-style-name="Normal" style:next-style-name="Normal">
      <style:text-properties style:font-name-asian="Times New Roman" fo:color="#5A5A5A" fo:letter-spacing="0.0104in" fo:hyphenate="false"/>
    </style:style>
    <style:style style:name="SubtítuloCar" style:display-name="Subtítulo Car" style:family="text" style:parent-style-name="Fuentedepárrafopredeter.">
      <style:text-properties style:font-name-asian="Times New Roman" fo:color="#5A5A5A" fo:letter-spacing="0.0104in"/>
    </style:style>
    <style:style style:name="Énfasisintenso" style:display-name="Énfasis intenso" style:family="text" style:parent-style-name="Fuentedepárrafopredeter.">
      <style:text-properties fo:font-style="italic" style:font-style-asian="italic" style:font-style-complex="italic" fo:color="#4472C4"/>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Ixeia Lacau</meta:initial-creator>
    <dc:creator>Noemi Labara Ansón</dc:creator>
    <meta:creation-date>2023-03-09T09:44:00Z</meta:creation-date>
    <dc:date>2023-03-09T09:44:00Z</dc:date>
    <meta:template xlink:href="Normal" xlink:type="simple"/>
    <meta:editing-cycles>2</meta:editing-cycles>
    <meta:editing-duration>PT180S</meta:editing-duration>
    <meta:document-statistic meta:page-count="4" meta:paragraph-count="19" meta:word-count="1502" meta:character-count="9746" meta:row-count="68" meta:non-whitespace-character-count="8263"/>
  </office:meta>
</office:document-meta>
</file>